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Standard">
      <style:paragraph-properties fo:margin-left="0cm" fo:margin-right="0cm" fo:text-indent="1.251cm" style:auto-text-indent="false"/>
      <style:text-properties style:font-name="Times New Roman" fo:font-size="14pt" style:font-size-asian="12.25pt" style:font-size-complex="14pt"/>
    </style:style>
    <style:style style:name="P3" style:family="paragraph" style:parent-style-name="Standard">
      <style:paragraph-properties fo:margin-left="0cm" fo:margin-right="0cm" fo:text-align="end" style:justify-single-word="false" fo:text-indent="0cm" style:auto-text-indent="false"/>
      <style:text-properties style:font-name="Times New Roman" fo:font-size="14pt" officeooo:paragraph-rsid="001de930" style:font-size-asian="12.25pt" style:font-size-complex="14pt"/>
    </style:style>
    <style:style style:name="P4" style:family="paragraph" style:parent-style-name="Standard">
      <style:paragraph-properties fo:margin-left="0cm" fo:margin-right="0cm" fo:text-align="end" style:justify-single-word="false" fo:text-indent="0cm" style:auto-text-indent="false"/>
      <style:text-properties style:font-name="Times New Roman" fo:font-size="14pt" officeooo:rsid="001f8717" officeooo:paragraph-rsid="001f8717" style:font-size-asian="12.25pt" style:font-size-complex="14pt"/>
    </style:style>
    <style:style style:name="P5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style:font-name="Times New Roman" fo:font-size="14pt" fo:font-weight="normal" officeooo:rsid="000f512d" officeooo:paragraph-rsid="000f512d" style:font-size-asian="14pt" style:font-weight-asian="normal" style:font-size-complex="14pt" style:font-weight-complex="normal"/>
    </style:style>
    <style:style style:name="P6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" fo:font-size="14pt" fo:font-weight="normal" officeooo:rsid="000f512d" officeooo:paragraph-rsid="000f512d" style:font-size-asian="14pt" style:font-weight-asian="normal" style:font-size-complex="14pt" style:font-weight-complex="normal"/>
    </style:style>
    <style:style style:name="P7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" fo:font-size="14pt" fo:font-weight="normal" officeooo:rsid="0010a732" officeooo:paragraph-rsid="0010a732" style:font-size-asian="14pt" style:font-weight-asian="normal" style:font-size-complex="14pt" style:font-weight-complex="normal"/>
    </style:style>
    <style:style style:name="P8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" fo:font-size="14pt" fo:font-weight="normal" officeooo:rsid="0010a732" officeooo:paragraph-rsid="001cded7" style:font-size-asian="14pt" style:font-weight-asian="normal" style:font-size-complex="14pt" style:font-weight-complex="normal"/>
    </style:style>
    <style:style style:name="P9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style:font-name="Times New Roman" fo:font-size="14pt" fo:font-weight="normal" officeooo:rsid="00169318" officeooo:paragraph-rsid="00169318" style:font-size-asian="14pt" style:font-weight-asian="normal" style:font-size-complex="14pt" style:font-weight-complex="normal"/>
    </style:style>
    <style:style style:name="P10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style:font-name="Times New Roman" fo:font-size="14pt" fo:font-weight="normal" officeooo:rsid="001de930" officeooo:paragraph-rsid="001de930" style:font-size-asian="14pt" style:font-weight-asian="normal" style:font-size-complex="14pt" style:font-weight-complex="normal"/>
    </style:style>
    <style:style style:name="P11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" fo:font-size="14pt" fo:font-weight="normal" officeooo:rsid="001f8717" officeooo:paragraph-rsid="001f8717" style:font-size-asian="14pt" style:font-weight-asian="normal" style:font-size-complex="14pt" style:font-weight-complex="normal"/>
    </style:style>
    <style:style style:name="P12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4pt" fo:font-weight="bold" officeooo:paragraph-rsid="000f512d" style:font-size-asian="14pt" style:font-weight-asian="bold" style:font-size-complex="14pt" style:font-weight-complex="bold"/>
    </style:style>
    <style:style style:name="P13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4pt" fo:font-weight="bold" officeooo:rsid="000f512d" officeooo:paragraph-rsid="000f512d" style:font-size-asian="14pt" style:font-weight-asian="bold" style:font-size-complex="14pt" style:font-weight-complex="bold"/>
    </style:style>
    <style:style style:name="P14" style:family="paragraph" style:parent-style-name="Standard">
      <style:paragraph-properties fo:margin-left="0cm" fo:margin-right="0cm" fo:text-align="center" style:justify-single-word="false" fo:text-indent="0cm" style:auto-text-indent="false"/>
      <style:text-properties style:font-name="Times New Roman" fo:font-size="14pt" fo:font-weight="bold" officeooo:rsid="000f512d" officeooo:paragraph-rsid="0010a732" style:font-size-asian="14pt" style:font-weight-asian="bold" style:font-size-complex="14pt" style:font-weight-complex="bold"/>
    </style:style>
    <style:style style:name="P15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style:font-name="Times New Roman" fo:font-size="14pt" fo:language="en" fo:country="US" style:text-underline-style="none" fo:font-weight="normal" officeooo:rsid="000f512d" officeooo:paragraph-rsid="000f512d" style:font-size-asian="14pt" style:font-weight-asian="normal" style:font-size-complex="14pt" style:font-weight-complex="normal"/>
    </style:style>
    <style:style style:name="P16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officeooo:paragraph-rsid="000f512d"/>
    </style:style>
    <style:style style:name="T1" style:family="text">
      <style:text-properties style:font-name="Times New Roman"/>
    </style:style>
    <style:style style:name="T2" style:family="text">
      <style:text-properties style:font-name="Times New Roman" fo:font-size="14pt" fo:font-weight="normal" officeooo:rsid="000f512d" style:font-size-asian="14pt" style:font-weight-asian="normal" style:font-size-complex="14pt" style:font-weight-complex="normal"/>
    </style:style>
    <style:style style:name="T3" style:family="text">
      <style:text-properties style:font-name="Times New Roman" fo:font-size="14pt" fo:font-weight="normal" officeooo:rsid="001de930" style:font-size-asian="14pt" style:font-weight-asian="normal" style:font-size-complex="14pt" style:font-weight-complex="normal"/>
    </style:style>
    <style:style style:name="T4" style:family="text">
      <style:text-properties style:font-name="Times New Roman" fo:font-size="14pt" fo:font-weight="normal" officeooo:rsid="001f8717" style:font-size-asian="14pt" style:font-weight-asian="normal" style:font-size-complex="14pt" style:font-weight-complex="normal"/>
    </style:style>
    <style:style style:name="T5" style:family="text">
      <style:text-properties style:font-name="Times New Roman" fo:font-size="14pt" style:font-size-asian="14pt" style:font-size-complex="14pt"/>
    </style:style>
    <style:style style:name="T6" style:family="text">
      <style:text-properties style:font-name="Times New Roman" fo:font-size="14pt" officeooo:rsid="000f512d" style:font-size-asian="14pt" style:font-size-complex="14pt"/>
    </style:style>
    <style:style style:name="T7" style:family="text">
      <style:text-properties style:font-name="Times New Roman" fo:font-size="14pt" officeooo:rsid="0010a732" style:font-size-asian="14pt" style:font-size-complex="14pt"/>
    </style:style>
    <style:style style:name="T8" style:family="text">
      <style:text-properties style:font-name="Times New Roman" fo:font-size="14pt" officeooo:rsid="001de930" style:font-size-asian="14pt" style:font-size-complex="14pt"/>
    </style:style>
    <style:style style:name="T9" style:family="text">
      <style:text-properties style:font-name="Times New Roman" fo:font-size="14pt" officeooo:rsid="001f8717" style:font-size-asian="14pt" style:font-size-complex="14pt"/>
    </style:style>
    <style:style style:name="T10" style:family="text">
      <style:text-properties officeooo:rsid="000f512d"/>
    </style:style>
    <style:style style:name="T11" style:family="text">
      <style:text-properties officeooo:rsid="00169318"/>
    </style:style>
    <style:style style:name="T12" style:family="text">
      <style:text-properties officeooo:rsid="0017c0b1"/>
    </style:style>
    <style:style style:name="T13" style:family="text">
      <style:text-properties officeooo:rsid="001cded7"/>
    </style:style>
    <style:style style:name="T14" style:family="text">
      <style:text-properties officeooo:rsid="001de930"/>
    </style:style>
    <style:style style:name="T15" style:family="text">
      <style:text-properties officeooo:rsid="001f8717"/>
    </style:style>
    <style:style style:name="T16" style:family="text">
      <style:text-properties officeooo:rsid="001fa33c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ПРОЕКТ</text:p>
      <text:p text:style-name="P3"/>
      <text:p text:style-name="P2"/>
      <text:p text:style-name="P2"/>
      <text:p text:style-name="P2"/>
      <text:p text:style-name="P2"/>
      <text:p text:style-name="P2"/>
      <text:p text:style-name="P2"/>
      <text:p text:style-name="P14"/>
      <text:p text:style-name="P14"/>
      <text:p text:style-name="P14"/>
      <text:p text:style-name="P14"/>
      <text:p text:style-name="P12"><text:span text:style-name="T10">О </text:span><text:span text:style-name="T14">признании утратившим</text:span><text:span text:style-name="T15">и</text:span><text:span text:style-name="T14"> силу</text:span><text:span text:style-name="T10"> </text:span><text:span text:style-name="T15">некоторых нормативн</text:span><text:span text:style-name="T16">ых</text:span><text:span text:style-name="T15"> актов администр</text:span><text:span text:style-name="T16">а</text:span><text:span text:style-name="T15">ции </text:span>муниципального образования Кореновский муниципальный район Краснодарского края</text:p>
      <text:p text:style-name="P13"/>
      <text:p text:style-name="P16"><text:span text:style-name="T3">В целях приведения нормативного правового акта в соответствие с действующим законодательством и руководствуясь</text:span><text:span text:style-name="T2"> Федеральн</text:span><text:span text:style-name="T3">ым</text:span><text:span text:style-name="T2"> закон</text:span><text:span text:style-name="T3">ом</text:span><text:span text:style-name="T2"> от 29 декабря 2025 года № 577-ФЗ «</text:span><text:span text:style-name="T5">О</text:span><text:span text:style-name="T1"> </text:span><text:span text:style-name="T5">внесении изменений в Федеральный закон "О защите конкуренции" и отдельные законодательные акты Российской Федерации» </text:span><text:span text:style-name="T7">администрация муниципального образования Кореновский муниципальный район</text:span><text:span text:style-name="T5"> </text:span><text:span text:style-name="T7">Краснодарского края</text:span><text:span text:style-name="T5"> </text:span><text:span text:style-name="T6">п о с т а н о в л я </text:span><text:span text:style-name="T7">е т</text:span><text:span text:style-name="T6">:</text:span></text:p>
      <text:p text:style-name="P16"><text:span text:style-name="T6">1. </text:span><text:span text:style-name="T8">Признать утратившим</text:span><text:span text:style-name="T9">и</text:span><text:span text:style-name="T8"> силу </text:span><text:span text:style-name="T6">постановлени</text:span><text:span text:style-name="T9">я</text:span><text:span text:style-name="T6"> </text:span><text:span text:style-name="T8">администрации муниципального образования Кореновский муниципальный район Краснодарского края</text:span><text:span text:style-name="T6"> от 12 ноября 2025 года №1597 «</text:span><text:span text:style-name="T2">Об утверждении Порядка заключения договора купли-продажи муниципального имущества муниципального образования Кореновский муниципальный район Краснодарского края <text:s/>по итогам его продажи по минимально допустимой цене», </text:span><text:span text:style-name="T4">от 10 июля 2026 года №840 «О внесении изменений в постановление администрации муниципального образования Кореновский муниципальный район Краснодарского края от 12 ноября 2025 года № 1597 «Об утверждении Порядка заключения договора купли-продажи муниципального имущества муниципального образования Кореновский муниципальный район Краснодарского края по итогам его продажи по минимально допустимой цене»</text:span><text:span text:style-name="T2">.</text:span></text:p>
      <text:p text:style-name="P9"><text:span text:style-name="T12">2</text:span>. Управлению <text:span text:style-name="T13">информационных технологий и взаимодействия со СМИ администрации муниципального образования Кореновский муниципальный район Краснодарского края (Синицын) официально опубликовать настоящее постановление путем размещения его в сетевом издании «Официальный Интернет-портал администрации муниципального образования Кореновский район».</text:span></text:p>
      <text:p text:style-name="P10">3. Контроль за исполнением постановления возложить на заместителя главы муниципального образования Кореновский муниципальный район Краснодарского края Колупайко С.В.</text:p>
      <text:p text:style-name="P5"><text:soft-page-break/><text:span text:style-name="T14">4</text:span>.<text:span text:style-name="T12">П</text:span><text:span text:style-name="T11">остановление</text:span> вступает в силу после его официального о<text:span text:style-name="T13">публикования</text:span>.</text:p>
      <text:p text:style-name="P5"/>
      <text:p text:style-name="P5"/>
      <text:p text:style-name="P5"/>
      <text:p text:style-name="P11">Глава</text:p>
      <text:p text:style-name="P8">муниципального образования </text:p>
      <text:p text:style-name="P7">Кореновский муниципальный район</text:p>
      <text:p text:style-name="P7">Краснодарского края <text:s text:c="69"/><text:span text:style-name="T15">С</text:span>.<text:span text:style-name="T15">А</text:span>. <text:span text:style-name="T15">Голобородько</text:span> 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15"><text:s text:c="45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Mang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Mang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1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Mangal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" style:font-family-complex="Mangal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left" style:display-name="Header left" style:family="paragraph" style:parent-style-name="Head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3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998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4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bookmark text:name="PageNumWizard_HEADER_Базовый2"/></text:p>
      </style:header>
      <style:header-first>
        <text:p text:style-name="Header_20_left"><text:bookmark text:name="PageNumWizard_HEADER_Базовый2 Копия 2"/><text:bookmark text:name="PageNumWizard_HEADER_Базовый2 Копия 2 Копия 1"/></text:p>
      </style:header-first>
    </style:master-page>
    <style:master-page style:name="First_20_Page" style:display-name="First Page" style:page-layout-name="Mpm2" draw:style-name="Mdp1" style:next-style-name="Standard"/>
    <style:master-page style:name="Left_20_Page" style:display-name="Left Page" style:page-layout-name="Mpm3" draw:style-name="Mdp1" style:next-style-name="Right_20_Page"/>
    <style:master-page style:name="Right_20_Page" style:display-name="Right Page" style:page-layout-name="Mpm4" draw:style-name="Mdp1" style:next-style-name="Left_20_Page"/>
    <style:master-page style:name="Envelope" style:page-layout-name="Mpm5" draw:style-name="Mdp1"/>
    <style:master-page style:name="Index" style:page-layout-name="Mpm2" draw:style-name="Mdp1"/>
    <style:master-page style:name="HTML" style:page-layout-name="Mpm6" draw:style-name="Mdp1"/>
    <style:master-page style:name="Footnote" style:page-layout-name="Mpm7" draw:style-name="Mdp1"/>
    <style:master-page style:name="Endnote" style:page-layout-name="Mpm7" draw:style-name="Mdp1"/>
    <style:master-page style:name="Landscape" style:page-layout-name="Mpm8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2-19T09:44:15.238000000</meta:creation-date>
    <dc:date>2026-07-22T10:29:26.592000000</dc:date>
    <meta:editing-duration>PT7H51M51S</meta:editing-duration>
    <meta:editing-cycles>16</meta:editing-cycles>
    <meta:generator>LibreOffice/7.6.4.1$Windows_X86_64 LibreOffice_project/e19e193f88cd6c0525a17fb7a176ed8e6a3e2aa1</meta:generator>
    <meta:print-date>2026-07-22T09:40:42.132000000</meta:print-date>
    <meta:document-statistic meta:table-count="0" meta:image-count="0" meta:object-count="0" meta:page-count="2" meta:paragraph-count="12" meta:word-count="234" meta:character-count="2132" meta:non-whitespace-character-count="1792"/>
  </office:meta>
</office:document-meta>
</file>