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 CYR" svg:font-family="'Courier New CYR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</style:style>
    <style:style style:name="P2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  <style:text-properties style:font-name="Times New Roman"/>
    </style:style>
    <style:style style:name="P3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  <style:text-properties style:font-name="Times New Roman" officeooo:paragraph-rsid="001f0d11"/>
    </style:style>
    <style:style style:name="P4" style:family="paragraph" style:parent-style-name="Standard">
      <style:paragraph-properties fo:text-align="justify" style:justify-single-word="false">
        <style:tab-stops>
          <style:tab-stop style:position="1.499cm"/>
        </style:tab-stops>
      </style:paragraph-properties>
      <style:text-properties style:font-name="Times New Roman" officeooo:paragraph-rsid="00218594"/>
    </style:style>
    <style:style style:name="P5" style:family="paragraph" style:parent-style-name="Standard">
      <style:paragraph-properties fo:text-align="justify" style:justify-single-word="false">
        <style:tab-stops>
          <style:tab-stop style:position="1.499cm"/>
          <style:tab-stop style:position="17.209cm"/>
        </style:tab-stops>
      </style:paragraph-properties>
      <style:text-properties style:font-name="Times New Roman" officeooo:paragraph-rsid="001f0d11"/>
    </style:style>
    <style:style style:name="T1" style:family="text">
      <style:text-properties fo:font-size="14pt" fo:language="ru" fo:country="RU" fo:font-weight="normal" style:font-name-asian="Courier New CYR" style:font-size-asian="14pt" style:font-weight-asian="normal" style:font-name-complex="Courier New CYR" style:font-size-complex="14pt" style:font-weight-complex="normal"/>
    </style:style>
    <style:style style:name="T2" style:family="text">
      <style:text-properties fo:font-size="14pt" fo:language="ru" fo:country="RU" fo:font-weight="normal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3" style:family="text">
      <style:text-properties fo:font-size="14pt" fo:language="ru" fo:country="RU" fo:font-weight="normal" officeooo:rsid="001d29c2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4" style:family="text">
      <style:text-properties fo:font-size="14pt" fo:language="ru" fo:country="RU" fo:font-weight="normal" officeooo:rsid="001f0d11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5" style:family="text">
      <style:text-properties fo:font-size="14pt" fo:language="ru" fo:country="RU" fo:font-weight="normal" officeooo:rsid="001f5f6e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6" style:family="text">
      <style:text-properties fo:font-size="14pt" fo:language="ru" fo:country="RU" fo:font-weight="normal" officeooo:rsid="00201c1c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7" style:family="text">
      <style:text-properties fo:font-size="14pt" fo:language="ru" fo:country="RU" fo:font-weight="normal" officeooo:rsid="00218594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8" style:family="text">
      <style:text-properties fo:font-size="14pt" fo:language="ru" fo:country="RU" fo:font-weight="normal" officeooo:rsid="001f0d11" style:font-name-asian="Times New Roman1" style:font-size-asian="14pt" style:language-asian="ru" style:country-asian="RU" style:font-weight-asian="normal" style:font-name-complex="Times New Roman1" style:font-size-complex="14pt" style:font-weight-complex="normal"/>
    </style:style>
    <style:style style:name="T9" style:family="text">
      <style:text-properties fo:language="ru" fo:country="RU"/>
    </style:style>
    <style:style style:name="T10" style:family="text">
      <style:text-properties style:font-name="Times New Roman" fo:font-size="14pt" fo:language="ru" fo:country="RU" fo:font-weight="normal" style:font-name-asian="Courier New CYR" style:font-size-asian="14pt" style:font-weight-asian="normal" style:font-name-complex="Courier New CYR" style:font-size-complex="14pt" style:font-weight-complex="normal"/>
    </style:style>
    <style:style style:name="T11" style:family="text">
      <style:text-properties style:font-name="Times New Roman" fo:font-size="14pt" fo:language="ru" fo:country="RU" fo:font-weight="normal" officeooo:rsid="001d29c2" style:font-name-asian="Courier New CYR" style:font-size-asian="14pt" style:font-weight-asian="normal" style:font-name-complex="Courier New CYR" style:font-size-complex="14pt" style:font-weight-complex="normal"/>
    </style:style>
    <style:style style:name="T12" style:family="text">
      <style:text-properties style:font-name="Times New Roman" fo:font-size="14pt" fo:language="ru" fo:country="RU" fo:font-weight="normal" officeooo:rsid="00201c1c" style:font-name-asian="Courier New CYR" style:font-size-asian="14pt" style:font-weight-asian="normal" style:font-name-complex="Courier New CYR" style:font-size-complex="14pt" style:font-weight-complex="normal"/>
    </style:style>
    <style:style style:name="T13" style:family="text">
      <style:text-properties style:font-name="Times New Roman" fo:font-size="14pt" fo:language="ru" fo:country="RU" fo:font-weight="normal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14" style:family="text">
      <style:text-properties style:font-name="Times New Roman" fo:font-size="14pt" fo:language="ru" fo:country="RU" fo:font-weight="normal" officeooo:rsid="001d29c2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15" style:family="text">
      <style:text-properties style:font-name="Times New Roman" fo:font-size="14pt" fo:language="ru" fo:country="RU" fo:font-weight="normal" officeooo:rsid="00218594" style:font-name-asian="Courier New CYR" style:font-size-asian="14pt" style:language-asian="ru" style:country-asian="RU" style:font-weight-asian="normal" style:font-name-complex="Courier New CYR" style:font-size-complex="14pt" style:font-weight-complex="normal"/>
    </style:style>
    <style:style style:name="T16" style:family="text">
      <style:text-properties style:font-name="Times New Roman" fo:font-size="14pt" fo:language="ru" fo:country="RU" fo:font-weight="normal" style:font-name-asian="Times New Roman1" style:font-size-asian="14pt" style:font-weight-asian="normal" style:font-name-complex="Times New Roman1" style:font-size-complex="14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9"><text:span text:style-name="T1"><text:tab/></text:span><text:span text:style-name="T10">1</text:span><text:span text:style-name="T11">7</text:span><text:span text:style-name="T10"> февраля 202</text:span><text:span text:style-name="T11">2</text:span><text:span text:style-name="T10"> года в администрации муниципального образования Кореновский район состоялось заседание комиссии по соблюдению требований к служебному</text:span><text:span text:style-name="T16"> </text:span><text:span text:style-name="T10">поведению </text:span><text:span text:style-name="T11">руководите</text:span><text:span text:style-name="T12">лей</text:span><text:span text:style-name="T11"> </text:span><text:span text:style-name="T10">муниципальн</text:span><text:span text:style-name="T12">ых</text:span><text:span text:style-name="T10"> </text:span><text:span text:style-name="T11">учреждени</text:span><text:span text:style-name="T12">й </text:span><text:span text:style-name="T11">муниципального образования </text:span><text:span text:style-name="T10"><text:s/>Кореновский район и урегулированию конфликта интересов, на котором рассматривал</text:span><text:span text:style-name="T11">о</text:span><text:span text:style-name="T10">сь </text:span><text:span text:style-name="T13">уведомлени</text:span><text:span text:style-name="T14">е</text:span><text:span text:style-name="T13"> о возник</text:span><text:span text:style-name="T15">новении</text:span><text:span text:style-name="T14"> личной заинтересованности при исполнении должностных обязанностей, которая приводит или может привести к конфликту интересов</text:span><text:span text:style-name="T13">.</text:span></text:p>
      <text:p text:style-name="P2" loext:marker-style-name="T9"><text:span text:style-name="T2"/></text:p>
      <text:p text:style-name="P5" loext:marker-style-name="T9"><text:span text:style-name="T2"><text:tab/></text:span><text:span text:style-name="T4">0</text:span><text:span text:style-name="T5">9</text:span><text:span text:style-name="T4"> марта 2022 года в администрации муниципального образования Кореновский район состоялось заседание комиссии по соблюдению требований к служебному</text:span><text:span text:style-name="T8"> </text:span><text:span text:style-name="T4">поведению </text:span><text:span text:style-name="T3">руководител</text:span><text:span text:style-name="T5">ями</text:span><text:span text:style-name="T3"> </text:span><text:span text:style-name="T4">муниципальных </text:span><text:span text:style-name="T3">учреждени</text:span><text:span text:style-name="T4">й</text:span><text:span text:style-name="T3"> муниципального образования </text:span><text:span text:style-name="T4"><text:s/>Кореновский район и урегулированию конфликта интересов, на котором рассматривались уведомления о возник</text:span><text:span text:style-name="T7">новении</text:span><text:span text:style-name="T3"> личной заинтересованности при исполнении должностных обязанностей, которая приводит или может привести к конфликту интересов</text:span><text:span text:style-name="T4">.</text:span></text:p>
      <text:p text:style-name="P5" loext:marker-style-name="T9"><text:span text:style-name="T4"/></text:p>
      <text:p text:style-name="P3" loext:marker-style-name="T9"><text:span text:style-name="T4"><text:tab/>18 апреля 202</text:span><text:span text:style-name="T3">2</text:span><text:span text:style-name="T4"> года в администрации муниципального образования Кореновский район состоялось заседание комиссии по соблюдению требований к служебному</text:span><text:span text:style-name="T8"> </text:span><text:span text:style-name="T4">поведению </text:span><text:span text:style-name="T3">руководител</text:span><text:span text:style-name="T5">ями</text:span><text:span text:style-name="T3"> </text:span><text:span text:style-name="T4">муниципальн</text:span><text:span text:style-name="T5">ых</text:span><text:span text:style-name="T4"> </text:span><text:span text:style-name="T3">учрежден</text:span><text:span text:style-name="T5">ий</text:span><text:span text:style-name="T3"> муниципального образования </text:span><text:span text:style-name="T4"><text:s/>Кореновский район и урегулированию конфликта интересов, на котором рассматривал</text:span><text:span text:style-name="T5">ись</text:span><text:span text:style-name="T4"> уведомлени</text:span><text:span text:style-name="T5">я</text:span><text:span text:style-name="T4"> о возник</text:span><text:span text:style-name="T7">новении</text:span><text:span text:style-name="T3"> личной заинтересованности при исполнении должностных обязанностей, которая приводит или может привести к конфликту интересов</text:span><text:span text:style-name="T4">.</text:span></text:p>
      <text:p text:style-name="P3" loext:marker-style-name="T9"><text:span text:style-name="T4"/></text:p>
      <text:p text:style-name="P3" loext:marker-style-name="T9"><text:span text:style-name="T4"><text:tab/>26 апреля 202</text:span><text:span text:style-name="T3">2</text:span><text:span text:style-name="T4"> года в администрации муниципального образования Кореновский район состоялось заседание комиссии по соблюдению требований к служебному</text:span><text:span text:style-name="T8"> </text:span><text:span text:style-name="T4">поведению </text:span><text:span text:style-name="T3">руководител</text:span><text:span text:style-name="T6">ями</text:span><text:span text:style-name="T3"> </text:span><text:span text:style-name="T4">муниципальн</text:span><text:span text:style-name="T6">ых</text:span><text:span text:style-name="T4"> </text:span><text:span text:style-name="T3">учреждени</text:span><text:span text:style-name="T6">й</text:span><text:span text:style-name="T3"> муниципального образования </text:span><text:span text:style-name="T4"><text:s/>Кореновский район и урегулированию конфликта интересов, на котором рассматривал</text:span><text:span text:style-name="T3">о</text:span><text:span text:style-name="T4">сь уведомлени</text:span><text:span text:style-name="T3">е</text:span><text:span text:style-name="T4"> о возник</text:span><text:span text:style-name="T7">новении</text:span><text:span text:style-name="T3"> личной заинтересованности при исполнении должностных обязанностей, которая приводит или может привести к конфликту интересов</text:span><text:span text:style-name="T4">.</text:span></text:p>
      <text:p text:style-name="P3" loext:marker-style-name="T9"><text:span text:style-name="T4"><text:s/></text:span></text:p>
      <text:p text:style-name="P3" loext:marker-style-name="T9"><text:span text:style-name="T4"><text:tab/>27 сентября 202</text:span><text:span text:style-name="T3">2</text:span><text:span text:style-name="T4"> года в администрации муниципального образования Кореновский район состоялось заседание комиссии по соблюдению требований к служебному</text:span><text:span text:style-name="T8"> </text:span><text:span text:style-name="T4">поведению </text:span><text:span text:style-name="T3">руководител</text:span><text:span text:style-name="T6">ями</text:span><text:span text:style-name="T3"> </text:span><text:span text:style-name="T4">муниципальн</text:span><text:span text:style-name="T6">ых</text:span><text:span text:style-name="T4"> </text:span><text:span text:style-name="T3">учреждени</text:span><text:span text:style-name="T6">й </text:span><text:span text:style-name="T3">муниципального образования </text:span><text:span text:style-name="T4"><text:s/>Кореновский район и урегулированию конфликта интересов, на котором рассматривал</text:span><text:span text:style-name="T3">о</text:span><text:span text:style-name="T4">сь уведомлени</text:span><text:span text:style-name="T3">е</text:span><text:span text:style-name="T4"> о возник</text:span><text:span text:style-name="T7">новении</text:span><text:span text:style-name="T3"> личной заинтересованности при исполнении должностных обязанностей, которая приводит или может привести к конфликту интересов</text:span><text:span text:style-name="T4">.</text:span></text:p>
      <text:p text:style-name="P3" loext:marker-style-name="T9"><text:span text:style-name="T4"/></text:p>
      <text:p text:style-name="P4" loext:marker-style-name="T9"><text:span text:style-name="T4"><text:tab/>12 октября 202</text:span><text:span text:style-name="T3">2</text:span><text:span text:style-name="T4"> года в администрации муниципального образования Кореновский район состоялось заседание комиссии по соблюдению требований к служебному</text:span><text:span text:style-name="T8"> </text:span><text:span text:style-name="T4">поведению </text:span><text:span text:style-name="T3">руководителя</text:span><text:span text:style-name="T6">ми</text:span><text:span text:style-name="T3"> </text:span><text:span text:style-name="T4">муниципальн</text:span><text:span text:style-name="T6">ых</text:span><text:span text:style-name="T4"> </text:span><text:span text:style-name="T3">учреждени</text:span><text:span text:style-name="T6">й</text:span><text:span text:style-name="T3"> муниципального образования </text:span><text:span text:style-name="T4"><text:s/>Кореновский район и урегулированию конфликта интересов, на котором рассматривал</text:span><text:span text:style-name="T3">о</text:span><text:span text:style-name="T4">сь уведомлени</text:span><text:span text:style-name="T3">е</text:span><text:span text:style-name="T4"> о возник</text:span><text:span text:style-name="T7">новении</text:span><text:span text:style-name="T3"> личной </text:span><text:soft-page-break/><text:span text:style-name="T3">заинтересованности при исполнении должностных обязанностей, которая приводит или может привести к конфликту интересов</text:span><text:span text:style-name="T4">.</text:span></text:p>
      <text:p text:style-name="P3" loext:marker-style-name="T9"><text:span text:style-name="T4"/></text:p>
      <text:p text:style-name="P4" loext:marker-style-name="T9"><text:span text:style-name="T4"><text:tab/>17 ноября 202</text:span><text:span text:style-name="T3">2</text:span><text:span text:style-name="T4"> года в администрации муниципального образования Кореновский район состоялось заседание комиссии по соблюдению требований к служебному</text:span><text:span text:style-name="T8"> </text:span><text:span text:style-name="T4">поведению </text:span><text:span text:style-name="T3">руководителя</text:span><text:span text:style-name="T6">ми</text:span><text:span text:style-name="T3"> </text:span><text:span text:style-name="T4">муниципальн</text:span><text:span text:style-name="T6">ых</text:span><text:span text:style-name="T4"> </text:span><text:span text:style-name="T3">учреждени</text:span><text:span text:style-name="T6">й</text:span><text:span text:style-name="T3"> муниципального образования </text:span><text:span text:style-name="T4"><text:s/>Кореновский район и урегулированию конфликта интересов, на котором рассматривал</text:span><text:span text:style-name="T3">о</text:span><text:span text:style-name="T4">сь уведомлени</text:span><text:span text:style-name="T3">е</text:span><text:span text:style-name="T4"> о возник</text:span><text:span text:style-name="T7">новении </text:span><text:span text:style-name="T3">личной заинтересованности при исполнении должностных обязанностей, которая приводит или может привести к конфликту интересов</text:span><text:span text:style-name="T4">.</text:span></text:p>
      <text:p text:style-name="P3" loext:marker-style-name="T9"><text:span text:style-name="T4"/></text:p>
      <text:p text:style-name="P4" loext:marker-style-name="T9"><text:span text:style-name="T4"><text:tab/>15 декабря 202</text:span><text:span text:style-name="T3">2</text:span><text:span text:style-name="T4"> года в администрации муниципального образования Кореновский район состоялось заседание комиссии по соблюдению требований к служебному</text:span><text:span text:style-name="T8"> </text:span><text:span text:style-name="T4">поведению </text:span><text:span text:style-name="T3">руководителя</text:span><text:span text:style-name="T6">ми</text:span><text:span text:style-name="T3"> </text:span><text:span text:style-name="T4">муниципальн</text:span><text:span text:style-name="T6">ых</text:span><text:span text:style-name="T4"> </text:span><text:span text:style-name="T3">учреждени</text:span><text:span text:style-name="T6">й</text:span><text:span text:style-name="T3"> муниципального образования </text:span><text:span text:style-name="T4"><text:s/>Кореновский район и урегулированию конфликта интересов, на котором рассматривал</text:span><text:span text:style-name="T3">о</text:span><text:span text:style-name="T4">сь уведомлени</text:span><text:span text:style-name="T3">е</text:span><text:span text:style-name="T4"> о возни</text:span><text:span text:style-name="T7">кновении </text:span><text:span text:style-name="T3">личной заинтересованности при исполнении должностных обязанностей, которая приводит или может привести к конфликту интересов</text:span><text:span text:style-name="T4">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 CYR" svg:font-family="'Courier New CYR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.00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7-28T10:04:51.808000000</dc:date>
    <meta:editing-duration>PT26M56S</meta:editing-duration>
    <meta:editing-cycles>5</meta:editing-cycles>
    <meta:generator>LibreOffice/7.5.4.2$Windows_X86_64 LibreOffice_project/36ccfdc35048b057fd9854c757a8b67ec53977b6</meta:generator>
    <meta:document-statistic meta:table-count="0" meta:image-count="0" meta:object-count="0" meta:page-count="2" meta:paragraph-count="9" meta:word-count="400" meta:character-count="3716" meta:non-whitespace-character-count="3307"/>
  </office:meta>
</office:document-meta>
</file>