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 CYR" svg:font-family="'Courier New CYR'" style:font-family-generic="modern"/>
    <style:font-face style:name="Courier New CYR1" svg:font-family="'Courier New CYR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style:font-name="Times New Roman" officeooo:paragraph-rsid="0020536b"/>
    </style:style>
    <style:style style:name="P2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officeooo:paragraph-rsid="0020536b"/>
    </style:style>
    <style:style style:name="P3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officeooo:paragraph-rsid="00230ced"/>
    </style:style>
    <style:style style:name="T1" style:family="text">
      <style:text-properties fo:font-size="14pt" fo:language="ru" fo:country="RU" fo:font-weight="normal" style:font-name-asian="Courier New CYR1" style:font-size-asian="14pt" style:font-weight-asian="normal" style:font-name-complex="Courier New CYR1" style:font-size-complex="14pt" style:font-weight-complex="normal"/>
    </style:style>
    <style:style style:name="T2" style:family="text">
      <style:text-properties fo:font-size="14pt" fo:language="ru" fo:country="RU" fo:font-weight="normal" officeooo:rsid="001df97c" style:font-name-asian="Courier New CYR1" style:font-size-asian="14pt" style:font-weight-asian="normal" style:font-name-complex="Courier New CYR1" style:font-size-complex="14pt" style:font-weight-complex="normal"/>
    </style:style>
    <style:style style:name="T3" style:family="text">
      <style:text-properties fo:font-size="14pt" fo:language="ru" fo:country="RU" fo:font-weight="normal" officeooo:rsid="0020536b" style:font-name-asian="Courier New CYR1" style:font-size-asian="14pt" style:font-weight-asian="normal" style:font-name-complex="Courier New CYR1" style:font-size-complex="14pt" style:font-weight-complex="normal"/>
    </style:style>
    <style:style style:name="T4" style:family="text">
      <style:text-properties fo:font-size="14pt" fo:language="ru" fo:country="RU" fo:font-weight="normal" officeooo:rsid="001e3376" style:font-name-asian="Courier New CYR1" style:font-size-asian="14pt" style:font-weight-asian="normal" style:font-name-complex="Courier New CYR1" style:font-size-complex="14pt" style:font-weight-complex="normal"/>
    </style:style>
    <style:style style:name="T5" style:family="text">
      <style:text-properties fo:font-size="14pt" fo:language="ru" fo:country="RU" fo:font-weight="normal" officeooo:rsid="001d29c2" style:font-name-asian="Courier New CYR1" style:font-size-asian="14pt" style:font-weight-asian="normal" style:font-name-complex="Courier New CYR1" style:font-size-complex="14pt" style:font-weight-complex="normal"/>
    </style:style>
    <style:style style:name="T6" style:family="text">
      <style:text-properties fo:font-size="14pt" fo:language="ru" fo:country="RU" fo:font-weight="normal" officeooo:rsid="0020aea6" style:font-name-asian="Courier New CYR1" style:font-size-asian="14pt" style:font-weight-asian="normal" style:font-name-complex="Courier New CYR1" style:font-size-complex="14pt" style:font-weight-complex="normal"/>
    </style:style>
    <style:style style:name="T7" style:family="text">
      <style:text-properties fo:font-size="14pt" fo:language="ru" fo:country="RU" fo:font-weight="normal" officeooo:rsid="0022a756" style:font-name-asian="Courier New CYR1" style:font-size-asian="14pt" style:font-weight-asian="normal" style:font-name-complex="Courier New CYR1" style:font-size-complex="14pt" style:font-weight-complex="normal"/>
    </style:style>
    <style:style style:name="T8" style:family="text">
      <style:text-properties fo:font-size="14pt" fo:language="ru" fo:country="RU" fo:font-weight="normal" officeooo:rsid="001e3376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9" style:family="text">
      <style:text-properties fo:font-size="14pt" fo:language="ru" fo:country="RU" fo:font-weight="normal" officeooo:rsid="001d29c2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10" style:family="text">
      <style:text-properties fo:font-size="14pt" fo:language="ru" fo:country="RU" fo:font-weight="normal" officeooo:rsid="0020536b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11" style:family="text">
      <style:text-properties fo:font-size="14pt" fo:language="ru" fo:country="RU" fo:font-weight="normal" officeooo:rsid="001df97c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12" style:family="text">
      <style:text-properties fo:font-size="14pt" fo:language="ru" fo:country="RU" fo:font-weight="normal" officeooo:rsid="00207ce8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13" style:family="text">
      <style:text-properties fo:font-size="14pt" fo:language="ru" fo:country="RU" fo:font-weight="normal" officeooo:rsid="0020aea6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14" style:family="text">
      <style:text-properties fo:font-size="14pt" fo:language="ru" fo:country="RU" fo:font-weight="normal" officeooo:rsid="0022a756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15" style:family="text">
      <style:text-properties fo:font-size="14pt" fo:language="ru" fo:country="RU" fo:font-weight="normal" fo:background-color="transparent" loext:char-shading-value="0" style:font-name-asian="Courier New CYR" style:font-size-asian="14pt" style:font-weight-asian="normal" style:font-name-complex="Courier New CYR" style:font-size-complex="14pt" style:font-weight-complex="normal"/>
    </style:style>
    <style:style style:name="T16" style:family="text">
      <style:text-properties fo:font-size="14pt" fo:language="ru" fo:country="RU" fo:font-weight="normal" officeooo:rsid="0022a756" fo:background-color="transparent" loext:char-shading-value="0" style:font-name-asian="Courier New CYR" style:font-size-asian="14pt" style:font-weight-asian="normal" style:font-name-complex="Courier New CYR" style:font-size-complex="14pt" style:font-weight-complex="normal"/>
    </style:style>
    <style:style style:name="T17" style:family="text">
      <style:text-properties fo:font-size="14pt" fo:language="ru" fo:country="RU" fo:font-weight="normal" style:letter-kerning="true" fo:background-color="transparent" loext:char-shading-value="0" style:font-name-asian="Courier New CYR" style:font-size-asian="14pt" style:language-asian="ru" style:country-asian="RU" style:font-weight-asian="normal" style:font-name-complex="Courier New CYR" style:font-size-complex="14pt" style:language-complex="zxx" style:country-complex="none" style:font-weight-complex="normal"/>
    </style:style>
    <style:style style:name="T18" style:family="text">
      <style:text-properties fo:font-size="14pt" fo:language="ru" fo:country="RU" fo:font-weight="normal" officeooo:rsid="0020536b" style:letter-kerning="true" fo:background-color="transparent" loext:char-shading-value="0" style:font-name-asian="Courier New CYR" style:font-size-asian="14pt" style:language-asian="ru" style:country-asian="RU" style:font-weight-asian="normal" style:font-name-complex="Courier New CYR" style:font-size-complex="14pt" style:language-complex="zxx" style:country-complex="none" style:font-weight-complex="normal"/>
    </style:style>
    <style:style style:name="T19" style:family="text">
      <style:text-properties fo:font-size="14pt" fo:language="ru" fo:country="RU" fo:font-weight="normal" officeooo:rsid="0020aea6" style:letter-kerning="true" fo:background-color="transparent" loext:char-shading-value="0" style:font-name-asian="Courier New CYR" style:font-size-asian="14pt" style:language-asian="ru" style:country-asian="RU" style:font-weight-asian="normal" style:font-name-complex="Courier New CYR" style:font-size-complex="14pt" style:language-complex="zxx" style:country-complex="none" style:font-weight-complex="normal"/>
    </style:style>
    <style:style style:name="T20" style:family="text">
      <style:text-properties fo:font-size="14pt" fo:language="ru" fo:country="RU" fo:font-weight="normal" officeooo:rsid="0022a756" style:letter-kerning="true" fo:background-color="transparent" loext:char-shading-value="0" style:font-name-asian="Courier New CYR" style:font-size-asian="14pt" style:language-asian="ru" style:country-asian="RU" style:font-weight-asian="normal" style:font-name-complex="Courier New CYR" style:font-size-complex="14pt" style:language-complex="zxx" style:country-complex="none" style:font-weight-complex="normal"/>
    </style:style>
    <style:style style:name="T21" style:family="text">
      <style:text-properties fo:font-size="14pt" fo:language="ru" fo:country="RU" fo:font-weight="normal" style:letter-kerning="true" fo:background-color="transparent" loext:char-shading-value="0" style:font-name-asian="Times New Roman" style:font-size-asian="14pt" style:language-asian="ru" style:country-asian="RU" style:font-weight-asian="normal" style:font-name-complex="Times New Roman" style:font-size-complex="14pt" style:language-complex="zxx" style:country-complex="none" style:font-weight-complex="normal"/>
    </style:style>
    <style:style style:name="T22" style:family="text">
      <style:text-properties fo:font-size="14pt" fo:language="ru" fo:country="RU" fo:font-weight="normal" style:letter-kerning="true" fo:background-color="transparent" loext:char-shading-value="0" style:font-name-asian="Courier New CYR1" style:font-size-asian="14pt" style:language-asian="ru" style:country-asian="RU" style:font-weight-asian="normal" style:font-name-complex="Courier New CYR1" style:font-size-complex="14pt" style:language-complex="zxx" style:country-complex="none" style:font-weight-complex="normal"/>
    </style:style>
    <style:style style:name="T23" style:family="text">
      <style:text-properties fo:font-size="14pt" fo:language="ru" fo:country="RU" fo:font-weight="normal" officeooo:rsid="0020aea6" style:letter-kerning="true" fo:background-color="transparent" loext:char-shading-value="0" style:font-name-asian="Courier New CYR1" style:font-size-asian="14pt" style:language-asian="ru" style:country-asian="RU" style:font-weight-asian="normal" style:font-name-complex="Courier New CYR1" style:font-size-complex="14pt" style:language-complex="zxx" style:country-complex="none" style:font-weight-complex="normal"/>
    </style:style>
    <style:style style:name="T24" style:family="text">
      <style:text-properties fo:font-size="14pt" fo:language="ru" fo:country="RU" fo:font-weight="normal" officeooo:rsid="001e3376" style:font-name-asian="Times New Roman1" style:font-size-asian="14pt" style:font-weight-asian="normal" style:font-name-complex="Times New Roman1" style:font-size-complex="14pt" style:font-weight-complex="normal"/>
    </style:style>
    <style:style style:name="T25" style:family="text">
      <style:text-properties fo:font-size="14pt" fo:language="ru" fo:country="RU" fo:font-weight="normal" officeooo:rsid="001e3376" style:font-name-asian="Times New Roman1" style:font-size-asian="14pt" style:language-asian="ru" style:country-asian="RU" style:font-weight-asian="normal" style:font-name-complex="Times New Roman1" style:font-size-complex="14pt" style:font-weight-complex="normal"/>
    </style:style>
    <style:style style:name="T26" style:family="text">
      <style:text-properties fo:language="ru" fo:country="RU"/>
    </style:style>
    <style:style style:name="T27" style:family="text">
      <style:text-properties style:font-name="Times New Roman" fo:font-size="14pt" fo:language="ru" fo:country="RU" fo:font-weight="normal" officeooo:rsid="001df97c" style:font-name-asian="Courier New CYR1" style:font-size-asian="14pt" style:font-weight-asian="normal" style:font-name-complex="Courier New CYR1" style:font-size-complex="14pt" style:font-weight-complex="normal"/>
    </style:style>
    <style:style style:name="T28" style:family="text">
      <style:text-properties style:font-name="Times New Roman" fo:font-size="14pt" fo:language="ru" fo:country="RU" fo:font-weight="normal" officeooo:rsid="001d29c2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29" style:family="text">
      <style:text-properties style:font-name="Times New Roman" fo:font-size="14pt" fo:language="ru" fo:country="RU" fo:font-weight="normal" officeooo:rsid="0020536b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30" style:family="text">
      <style:text-properties style:font-name="Times New Roman" fo:font-size="14pt" fo:language="ru" fo:country="RU" fo:font-weight="normal" officeooo:rsid="0020aea6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31" style:family="text">
      <style:text-properties style:font-name="Times New Roman" fo:font-size="14pt" fo:language="ru" fo:country="RU" fo:font-weight="normal" officeooo:rsid="001df97c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32" style:family="text">
      <style:text-properties style:font-name="Times New Roman" fo:font-size="14pt" fo:language="ru" fo:country="RU" fo:font-weight="normal" officeooo:rsid="001e3376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33" style:family="text">
      <style:text-properties style:font-name="Times New Roman" fo:font-size="14pt" fo:language="ru" fo:country="RU" fo:font-weight="normal" officeooo:rsid="0022a756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  <style:style style:name="T34" style:family="text">
      <style:text-properties style:font-name="Times New Roman" fo:font-size="14pt" fo:language="ru" fo:country="RU" fo:font-weight="normal" officeooo:rsid="001e3376" style:font-name-asian="Times New Roman1" style:font-size-asian="14pt" style:language-asian="ru" style:country-asian="RU" style:font-weight-asian="normal" style:font-name-complex="Times New Roman1" style:font-size-complex="14pt" style:font-weight-complex="normal"/>
    </style:style>
    <style:style style:name="T35" style:family="text">
      <style:text-properties style:font-name="Times New Roman" fo:font-size="14pt" fo:font-weight="normal" style:font-name-asian="Courier New CYR1" style:font-size-asian="14pt" style:language-asian="ru" style:country-asian="RU" style:font-weight-asian="normal" style:font-name-complex="Courier New CYR1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26"><text:span text:style-name="T1"><text:tab/></text:span><text:span text:style-name="T6">20</text:span><text:span text:style-name="T15"> января 202</text:span><text:span text:style-name="T16">6</text:span><text:span text:style-name="T15"> года </text:span><text:span text:style-name="T17">в администрации муниципального образования Кореновский </text:span><text:span text:style-name="T19">муниципальный </text:span><text:span text:style-name="T17">район </text:span><text:span text:style-name="T19">Краснодарского края</text:span><text:span text:style-name="T17"> состоялось заседание комиссии по соблюдению требований к служебному</text:span><text:span text:style-name="T21"> </text:span><text:span text:style-name="T17">поведению муниципальных служащих администрации муниципального образования Кореновский </text:span><text:span text:style-name="T20">муниципальный</text:span><text:span text:style-name="T17"> район </text:span><text:span text:style-name="T20">Краснодарского края</text:span><text:span text:style-name="T17"> и урегулированию конфликтов интересов, на котором рассматривал</text:span><text:span text:style-name="T18">ся</text:span><text:span text:style-name="T22"> доклад о выполненных в 2024-</text:span><text:span text:style-name="T23">2025</text:span><text:span text:style-name="T22"> г</text:span><text:span text:style-name="T23">г.</text:span><text:span text:style-name="T22"> мероприятиях, направленных на выявление личной заинтересованности лиц, участвующих в закупочной деятельности товаров, работ и услуг для обеспечения муниципальных нужд.</text:span></text:p>
      <text:p text:style-name="P1" loext:marker-style-name="T26"><text:span text:style-name="T22"/></text:p>
      <text:p text:style-name="P1" loext:marker-style-name="T26"><text:span text:style-name="T3"><text:tab/></text:span><text:span text:style-name="T6">15</text:span><text:span text:style-name="T3"> апреля</text:span><text:span text:style-name="T2"> 202</text:span><text:span text:style-name="T7">6</text:span><text:span text:style-name="T1"> года в администрации муниципального образования Кореновский </text:span><text:span text:style-name="T3">муниципальный </text:span><text:span text:style-name="T1">район </text:span><text:span text:style-name="T3">Краснодарского края </text:span><text:span text:style-name="T4">состоялось заседание комиссии по соблюдению требований к служебному</text:span><text:span text:style-name="T24"> </text:span><text:span text:style-name="T4">поведению </text:span><text:span text:style-name="T5">руководителя</text:span><text:span text:style-name="T7">ми</text:span><text:span text:style-name="T5"> </text:span><text:span text:style-name="T4">муниципальн</text:span><text:span text:style-name="T7">ых</text:span><text:span text:style-name="T4"> </text:span><text:span text:style-name="T5">учреждени</text:span><text:span text:style-name="T7">й</text:span><text:span text:style-name="T5"> муниципального образования </text:span><text:span text:style-name="T4"><text:s/>Кореновский </text:span><text:span text:style-name="T6">муниципальный</text:span><text:span text:style-name="T4"> район </text:span><text:span text:style-name="T6">Краснодарского края </text:span><text:span text:style-name="T4"><text:s/>и урегулированию конфликта интересов, на котором рассматривал</text:span><text:span text:style-name="T5">о</text:span><text:span text:style-name="T4">сь </text:span><text:span text:style-name="T8">уведомлени</text:span><text:span text:style-name="T9">е</text:span><text:span text:style-name="T8"> о возни</text:span><text:span text:style-name="T12">кновении</text:span><text:span text:style-name="T9"> личной заинтересованности при исполнении должностных обязанностей, которая приводит или может привести к конфликту интересов</text:span><text:span text:style-name="T8">.</text:span></text:p>
      <text:p text:style-name="P1" loext:marker-style-name="T26"><text:span text:style-name="T8"/></text:p>
      <text:p text:style-name="P3" loext:marker-style-name="T26"><text:span text:style-name="T29"><text:tab/></text:span><text:span text:style-name="T30">09</text:span><text:span text:style-name="T29"> ию</text:span><text:span text:style-name="T30">н</text:span><text:span text:style-name="T29">я</text:span><text:span text:style-name="T31"> 202</text:span><text:span text:style-name="T30">6</text:span><text:span text:style-name="T32"> года в администрации муниципального образования Кореновский </text:span><text:span text:style-name="T29">муниципальный </text:span><text:span text:style-name="T32">район </text:span><text:span text:style-name="T29">Краснодарского края </text:span><text:span text:style-name="T32">состоялось заседание комиссии по соблюдению требований к служебному</text:span><text:span text:style-name="T34"> </text:span><text:span text:style-name="T32">поведению </text:span><text:span text:style-name="T28">руководителя</text:span><text:span text:style-name="T33">ми</text:span><text:span text:style-name="T28"> </text:span><text:span text:style-name="T32">муниципальн</text:span><text:span text:style-name="T33">ых</text:span><text:span text:style-name="T32"> </text:span><text:span text:style-name="T28">учреждени</text:span><text:span text:style-name="T33">й</text:span><text:span text:style-name="T28"> муниципального образования </text:span><text:span text:style-name="T32"><text:s/>Кореновский </text:span><text:span text:style-name="T33">муниципальный</text:span><text:span text:style-name="T32"> район </text:span><text:span text:style-name="T33">Краснодарского края</text:span><text:span text:style-name="T32"> и урегулированию конфликта интересов, на котором рассматривал</text:span><text:span text:style-name="T28">о</text:span><text:span text:style-name="T32">сь уведомлени</text:span><text:span text:style-name="T28">е о</text:span><text:span text:style-name="T35"> возникновении личной</text:span><text:span text:style-name="T28"> заинтересованности при исполнении должностных обязанностей, которая приводит или может привести к конфликту интересов</text:span><text:span text:style-name="T32">.</text:span></text:p>
      <text:p text:style-name="P2" loext:marker-style-name="T26"><text:span text:style-name="T2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 CYR" svg:font-family="'Courier New CYR'" style:font-family-generic="modern"/>
    <style:font-face style:name="Courier New CYR1" svg:font-family="'Courier New CYR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.773cm" fo:margin-right="0.998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2H58M20S</meta:editing-duration>
    <meta:editing-cycles>9</meta:editing-cycles>
    <meta:generator>LibreOffice/7.5.4.2$Windows_X86_64 LibreOffice_project/36ccfdc35048b057fd9854c757a8b67ec53977b6</meta:generator>
    <dc:date>2026-07-28T10:07:50.557000000</dc:date>
    <meta:document-statistic meta:table-count="0" meta:image-count="0" meta:object-count="0" meta:page-count="1" meta:paragraph-count="3" meta:word-count="176" meta:character-count="1642" meta:non-whitespace-character-count="1463"/>
  </office:meta>
</office:document-meta>
</file>