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ourier New CYR" svg:font-family="'Courier New CYR'" style:font-family-generic="modern"/>
    <style:font-face style:name="Courier New CYR1" svg:font-family="'Courier New CYR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>
        <style:tab-stops>
          <style:tab-stop style:position="1.499cm"/>
        </style:tab-stops>
      </style:paragraph-properties>
      <style:text-properties style:font-name="Times New Roman" officeooo:paragraph-rsid="0020536b"/>
    </style:style>
    <style:style style:name="P2" style:family="paragraph" style:parent-style-name="Standard">
      <style:paragraph-properties fo:text-align="justify" style:justify-single-word="false">
        <style:tab-stops>
          <style:tab-stop style:position="1.499cm"/>
        </style:tab-stops>
      </style:paragraph-properties>
    </style:style>
    <style:style style:name="P3" style:family="paragraph" style:parent-style-name="Standard">
      <style:paragraph-properties fo:text-align="justify" style:justify-single-word="false">
        <style:tab-stops>
          <style:tab-stop style:position="1.499cm"/>
        </style:tab-stops>
      </style:paragraph-properties>
      <style:text-properties officeooo:paragraph-rsid="00230fa2"/>
    </style:style>
    <style:style style:name="T1" style:family="text">
      <style:text-properties fo:font-size="14pt" fo:language="ru" fo:country="RU" fo:font-weight="normal" style:font-name-asian="Courier New CYR1" style:font-size-asian="14pt" style:font-weight-asian="normal" style:font-name-complex="Courier New CYR1" style:font-size-complex="14pt" style:font-weight-complex="normal"/>
    </style:style>
    <style:style style:name="T2" style:family="text">
      <style:text-properties fo:font-size="14pt" fo:language="ru" fo:country="RU" fo:font-weight="normal" officeooo:rsid="001df97c" style:font-name-asian="Courier New CYR1" style:font-size-asian="14pt" style:font-weight-asian="normal" style:font-name-complex="Courier New CYR1" style:font-size-complex="14pt" style:font-weight-complex="normal"/>
    </style:style>
    <style:style style:name="T3" style:family="text">
      <style:text-properties fo:font-size="14pt" fo:language="ru" fo:country="RU" fo:font-weight="normal" officeooo:rsid="0020536b" style:font-name-asian="Courier New CYR1" style:font-size-asian="14pt" style:font-weight-asian="normal" style:font-name-complex="Courier New CYR1" style:font-size-complex="14pt" style:font-weight-complex="normal"/>
    </style:style>
    <style:style style:name="T4" style:family="text">
      <style:text-properties fo:font-size="14pt" fo:language="ru" fo:country="RU" fo:font-weight="normal" officeooo:rsid="001e3376" style:font-name-asian="Courier New CYR1" style:font-size-asian="14pt" style:font-weight-asian="normal" style:font-name-complex="Courier New CYR1" style:font-size-complex="14pt" style:font-weight-complex="normal"/>
    </style:style>
    <style:style style:name="T5" style:family="text">
      <style:text-properties fo:font-size="14pt" fo:language="ru" fo:country="RU" fo:font-weight="normal" officeooo:rsid="001d29c2" style:font-name-asian="Courier New CYR1" style:font-size-asian="14pt" style:font-weight-asian="normal" style:font-name-complex="Courier New CYR1" style:font-size-complex="14pt" style:font-weight-complex="normal"/>
    </style:style>
    <style:style style:name="T6" style:family="text">
      <style:text-properties fo:font-size="14pt" fo:language="ru" fo:country="RU" fo:font-weight="normal" officeooo:rsid="00226101" style:font-name-asian="Courier New CYR1" style:font-size-asian="14pt" style:font-weight-asian="normal" style:font-name-complex="Courier New CYR1" style:font-size-complex="14pt" style:font-weight-complex="normal"/>
    </style:style>
    <style:style style:name="T7" style:family="text">
      <style:text-properties fo:font-size="14pt" fo:language="ru" fo:country="RU" fo:font-weight="normal" officeooo:rsid="001e3376" style:font-name-asian="Courier New CYR1" style:font-size-asian="14pt" style:language-asian="ru" style:country-asian="RU" style:font-weight-asian="normal" style:font-name-complex="Courier New CYR1" style:font-size-complex="14pt" style:font-weight-complex="normal"/>
    </style:style>
    <style:style style:name="T8" style:family="text">
      <style:text-properties fo:font-size="14pt" fo:language="ru" fo:country="RU" fo:font-weight="normal" officeooo:rsid="001d29c2" style:font-name-asian="Courier New CYR1" style:font-size-asian="14pt" style:language-asian="ru" style:country-asian="RU" style:font-weight-asian="normal" style:font-name-complex="Courier New CYR1" style:font-size-complex="14pt" style:font-weight-complex="normal"/>
    </style:style>
    <style:style style:name="T9" style:family="text">
      <style:text-properties fo:font-size="14pt" fo:language="ru" fo:country="RU" fo:font-weight="normal" officeooo:rsid="0020536b" style:font-name-asian="Courier New CYR1" style:font-size-asian="14pt" style:language-asian="ru" style:country-asian="RU" style:font-weight-asian="normal" style:font-name-complex="Courier New CYR1" style:font-size-complex="14pt" style:font-weight-complex="normal"/>
    </style:style>
    <style:style style:name="T10" style:family="text">
      <style:text-properties fo:font-size="14pt" fo:language="ru" fo:country="RU" fo:font-weight="normal" officeooo:rsid="001df97c" style:font-name-asian="Courier New CYR1" style:font-size-asian="14pt" style:language-asian="ru" style:country-asian="RU" style:font-weight-asian="normal" style:font-name-complex="Courier New CYR1" style:font-size-complex="14pt" style:font-weight-complex="normal"/>
    </style:style>
    <style:style style:name="T11" style:family="text">
      <style:text-properties fo:font-size="14pt" fo:language="ru" fo:country="RU" fo:font-weight="normal" officeooo:rsid="00207ce8" style:font-name-asian="Courier New CYR1" style:font-size-asian="14pt" style:language-asian="ru" style:country-asian="RU" style:font-weight-asian="normal" style:font-name-complex="Courier New CYR1" style:font-size-complex="14pt" style:font-weight-complex="normal"/>
    </style:style>
    <style:style style:name="T12" style:family="text">
      <style:text-properties fo:font-size="14pt" fo:language="ru" fo:country="RU" fo:font-weight="normal" officeooo:rsid="00226101" style:font-name-asian="Courier New CYR1" style:font-size-asian="14pt" style:language-asian="ru" style:country-asian="RU" style:font-weight-asian="normal" style:font-name-complex="Courier New CYR1" style:font-size-complex="14pt" style:font-weight-complex="normal"/>
    </style:style>
    <style:style style:name="T13" style:family="text">
      <style:text-properties fo:font-size="14pt" fo:language="ru" fo:country="RU" fo:font-weight="normal" fo:background-color="transparent" loext:char-shading-value="0" style:font-name-asian="Courier New CYR" style:font-size-asian="14pt" style:font-weight-asian="normal" style:font-name-complex="Courier New CYR" style:font-size-complex="14pt" style:font-weight-complex="normal"/>
    </style:style>
    <style:style style:name="T14" style:family="text">
      <style:text-properties fo:font-size="14pt" fo:language="ru" fo:country="RU" fo:font-weight="normal" style:letter-kerning="true" fo:background-color="transparent" loext:char-shading-value="0" style:font-name-asian="Courier New CYR" style:font-size-asian="14pt" style:language-asian="ru" style:country-asian="RU" style:font-weight-asian="normal" style:font-name-complex="Courier New CYR" style:font-size-complex="14pt" style:language-complex="zxx" style:country-complex="none" style:font-weight-complex="normal"/>
    </style:style>
    <style:style style:name="T15" style:family="text">
      <style:text-properties fo:font-size="14pt" fo:language="ru" fo:country="RU" fo:font-weight="normal" officeooo:rsid="0020536b" style:letter-kerning="true" fo:background-color="transparent" loext:char-shading-value="0" style:font-name-asian="Courier New CYR" style:font-size-asian="14pt" style:language-asian="ru" style:country-asian="RU" style:font-weight-asian="normal" style:font-name-complex="Courier New CYR" style:font-size-complex="14pt" style:language-complex="zxx" style:country-complex="none" style:font-weight-complex="normal"/>
    </style:style>
    <style:style style:name="T16" style:family="text">
      <style:text-properties fo:font-size="14pt" fo:language="ru" fo:country="RU" fo:font-weight="normal" style:letter-kerning="true" fo:background-color="transparent" loext:char-shading-value="0" style:font-name-asian="Times New Roman" style:font-size-asian="14pt" style:language-asian="ru" style:country-asian="RU" style:font-weight-asian="normal" style:font-name-complex="Times New Roman" style:font-size-complex="14pt" style:language-complex="zxx" style:country-complex="none" style:font-weight-complex="normal"/>
    </style:style>
    <style:style style:name="T17" style:family="text">
      <style:text-properties fo:font-size="14pt" fo:language="ru" fo:country="RU" fo:font-weight="normal" style:letter-kerning="true" fo:background-color="transparent" loext:char-shading-value="0" style:font-name-asian="Courier New CYR1" style:font-size-asian="14pt" style:language-asian="ru" style:country-asian="RU" style:font-weight-asian="normal" style:font-name-complex="Courier New CYR1" style:font-size-complex="14pt" style:language-complex="zxx" style:country-complex="none" style:font-weight-complex="normal"/>
    </style:style>
    <style:style style:name="T18" style:family="text">
      <style:text-properties fo:font-size="14pt" fo:language="ru" fo:country="RU" fo:font-weight="normal" officeooo:rsid="001e3376" style:font-name-asian="Times New Roman1" style:font-size-asian="14pt" style:font-weight-asian="normal" style:font-name-complex="Times New Roman1" style:font-size-complex="14pt" style:font-weight-complex="normal"/>
    </style:style>
    <style:style style:name="T19" style:family="text">
      <style:text-properties fo:font-size="14pt" fo:language="ru" fo:country="RU" fo:font-weight="normal" officeooo:rsid="001e3376" style:font-name-asian="Times New Roman1" style:font-size-asian="14pt" style:language-asian="ru" style:country-asian="RU" style:font-weight-asian="normal" style:font-name-complex="Times New Roman1" style:font-size-complex="14pt" style:font-weight-complex="normal"/>
    </style:style>
    <style:style style:name="T20" style:family="text">
      <style:text-properties fo:language="ru" fo:country="RU"/>
    </style:style>
    <style:style style:name="T21" style:family="text">
      <style:text-properties style:font-name="Times New Roman" fo:font-size="14pt" fo:language="ru" fo:country="RU" fo:font-weight="normal" style:font-name-asian="Courier New CYR1" style:font-size-asian="14pt" style:font-weight-asian="normal" style:font-name-complex="Courier New CYR1" style:font-size-complex="14pt" style:font-weight-complex="normal"/>
    </style:style>
    <style:style style:name="T22" style:family="text">
      <style:text-properties style:font-name="Times New Roman" fo:font-size="14pt" fo:language="ru" fo:country="RU" fo:font-weight="normal" officeooo:rsid="001df97c" style:font-name-asian="Courier New CYR1" style:font-size-asian="14pt" style:font-weight-asian="normal" style:font-name-complex="Courier New CYR1" style:font-size-complex="14pt" style:font-weight-complex="normal"/>
    </style:style>
    <style:style style:name="T23" style:family="text">
      <style:text-properties style:font-name="Times New Roman" fo:font-size="14pt" fo:language="ru" fo:country="RU" fo:font-weight="normal" officeooo:rsid="0020536b" style:font-name-asian="Courier New CYR1" style:font-size-asian="14pt" style:font-weight-asian="normal" style:font-name-complex="Courier New CYR1" style:font-size-complex="14pt" style:font-weight-complex="normal"/>
    </style:style>
    <style:style style:name="T24" style:family="text">
      <style:text-properties style:font-name="Times New Roman" fo:font-size="14pt" fo:language="ru" fo:country="RU" fo:font-weight="normal" officeooo:rsid="001e3376" style:font-name-asian="Courier New CYR1" style:font-size-asian="14pt" style:font-weight-asian="normal" style:font-name-complex="Courier New CYR1" style:font-size-complex="14pt" style:font-weight-complex="normal"/>
    </style:style>
    <style:style style:name="T25" style:family="text">
      <style:text-properties style:font-name="Times New Roman" fo:font-size="14pt" fo:language="ru" fo:country="RU" fo:font-weight="normal" officeooo:rsid="001d29c2" style:font-name-asian="Courier New CYR1" style:font-size-asian="14pt" style:font-weight-asian="normal" style:font-name-complex="Courier New CYR1" style:font-size-complex="14pt" style:font-weight-complex="normal"/>
    </style:style>
    <style:style style:name="T26" style:family="text">
      <style:text-properties style:font-name="Times New Roman" fo:font-size="14pt" fo:language="ru" fo:country="RU" fo:font-weight="normal" officeooo:rsid="00226101" style:font-name-asian="Courier New CYR1" style:font-size-asian="14pt" style:font-weight-asian="normal" style:font-name-complex="Courier New CYR1" style:font-size-complex="14pt" style:font-weight-complex="normal"/>
    </style:style>
    <style:style style:name="T27" style:family="text">
      <style:text-properties style:font-name="Times New Roman" fo:font-size="14pt" fo:language="ru" fo:country="RU" fo:font-weight="normal" officeooo:rsid="0020536b" style:font-name-asian="Courier New CYR1" style:font-size-asian="14pt" style:language-asian="ru" style:country-asian="RU" style:font-weight-asian="normal" style:font-name-complex="Courier New CYR1" style:font-size-complex="14pt" style:font-weight-complex="normal"/>
    </style:style>
    <style:style style:name="T28" style:family="text">
      <style:text-properties style:font-name="Times New Roman" fo:font-size="14pt" fo:language="ru" fo:country="RU" fo:font-weight="normal" officeooo:rsid="001df97c" style:font-name-asian="Courier New CYR1" style:font-size-asian="14pt" style:language-asian="ru" style:country-asian="RU" style:font-weight-asian="normal" style:font-name-complex="Courier New CYR1" style:font-size-complex="14pt" style:font-weight-complex="normal"/>
    </style:style>
    <style:style style:name="T29" style:family="text">
      <style:text-properties style:font-name="Times New Roman" fo:font-size="14pt" fo:language="ru" fo:country="RU" fo:font-weight="normal" officeooo:rsid="001e3376" style:font-name-asian="Courier New CYR1" style:font-size-asian="14pt" style:language-asian="ru" style:country-asian="RU" style:font-weight-asian="normal" style:font-name-complex="Courier New CYR1" style:font-size-complex="14pt" style:font-weight-complex="normal"/>
    </style:style>
    <style:style style:name="T30" style:family="text">
      <style:text-properties style:font-name="Times New Roman" fo:font-size="14pt" fo:language="ru" fo:country="RU" fo:font-weight="normal" officeooo:rsid="001d29c2" style:font-name-asian="Courier New CYR1" style:font-size-asian="14pt" style:language-asian="ru" style:country-asian="RU" style:font-weight-asian="normal" style:font-name-complex="Courier New CYR1" style:font-size-complex="14pt" style:font-weight-complex="normal"/>
    </style:style>
    <style:style style:name="T31" style:family="text">
      <style:text-properties style:font-name="Times New Roman" fo:font-size="14pt" fo:language="ru" fo:country="RU" fo:font-weight="normal" officeooo:rsid="00226101" style:font-name-asian="Courier New CYR1" style:font-size-asian="14pt" style:language-asian="ru" style:country-asian="RU" style:font-weight-asian="normal" style:font-name-complex="Courier New CYR1" style:font-size-complex="14pt" style:font-weight-complex="normal"/>
    </style:style>
    <style:style style:name="T32" style:family="text">
      <style:text-properties style:font-name="Times New Roman" fo:font-size="14pt" fo:language="ru" fo:country="RU" fo:font-weight="normal" officeooo:rsid="001e3376" style:font-name-asian="Times New Roman1" style:font-size-asian="14pt" style:language-asian="ru" style:country-asian="RU" style:font-weight-asian="normal" style:font-name-complex="Times New Roman1" style:font-size-complex="14pt" style:font-weight-complex="normal"/>
    </style:style>
    <style:style style:name="T33" style:family="text">
      <style:text-properties style:font-name="Times New Roman" fo:font-size="14pt" fo:language="ru" fo:country="RU" fo:font-weight="normal" officeooo:rsid="001e3376" style:font-name-asian="Times New Roman1" style:font-size-asian="14pt" style:font-weight-asian="normal" style:font-name-complex="Times New Roman1" style:font-size-complex="14pt" style:font-weight-complex="normal"/>
    </style:style>
    <style:style style:name="T34" style:family="text">
      <style:text-properties style:font-name="Times New Roman" fo:font-size="14pt" fo:font-weight="normal" style:font-name-asian="Courier New CYR1" style:font-size-asian="14pt" style:language-asian="ru" style:country-asian="RU" style:font-weight-asian="normal" style:font-name-complex="Courier New CYR1" style:font-size-complex="14pt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20"><text:span text:style-name="T1"><text:tab/></text:span><text:span text:style-name="T13">17 января 2025 года </text:span><text:span text:style-name="T14">в администрации муниципального образования Кореновский район состоялось заседание комиссии по соблюдению требований к служебному</text:span><text:span text:style-name="T16"> </text:span><text:span text:style-name="T14">поведению муниципальных служащих администрации муниципального образования Кореновский район и урегулированию конфликтов интересов, на котором рассматривал</text:span><text:span text:style-name="T15">ся</text:span><text:span text:style-name="T17"> доклад о выполненных в 2024 году мероприятиях, направленных на выявление личной заинтересованности лиц, участвующих в закупочной деятельности товаров, работ и услуг для обеспечения муниципальных нужд.</text:span></text:p>
      <text:p text:style-name="P1" loext:marker-style-name="T20"><text:span text:style-name="T17"/></text:p>
      <text:p text:style-name="P3" loext:marker-style-name="T20"><text:span text:style-name="T23"><text:tab/>30 апреля</text:span><text:span text:style-name="T22"> 202</text:span><text:span text:style-name="T23">5</text:span><text:span text:style-name="T21"> года в администрации муниципального образования Кореновский </text:span><text:span text:style-name="T23">муниципальный </text:span><text:span text:style-name="T21">район </text:span><text:span text:style-name="T23">Краснодарского края </text:span><text:span text:style-name="T24">состоялось заседание комиссии по соблюдению требований к служебному</text:span><text:span text:style-name="T33"> </text:span><text:span text:style-name="T24">поведению </text:span><text:span text:style-name="T25">руководител</text:span><text:span text:style-name="T26">ей</text:span><text:span text:style-name="T25"> </text:span><text:span text:style-name="T24">муниципальн</text:span><text:span text:style-name="T26">ых</text:span><text:span text:style-name="T24"> </text:span><text:span text:style-name="T25">учреждени</text:span><text:span text:style-name="T26">й</text:span><text:span text:style-name="T25"> муниципального образования </text:span><text:span text:style-name="T24"><text:s/>Кореновский район и урегулированию конфликта интересов, на котором рассматривал</text:span><text:span text:style-name="T25">о</text:span><text:span text:style-name="T24">сь </text:span><text:span text:style-name="T29">уведомлени</text:span><text:span text:style-name="T30">е</text:span><text:span text:style-name="T29"> о</text:span><text:span text:style-name="T34"> возникновении личной</text:span><text:span text:style-name="T30"> заинтересованности при исполнении должностных обязанностей, которая приводит или может привести к конфликту интересов</text:span><text:span text:style-name="T29">.</text:span></text:p>
      <text:p text:style-name="P1" loext:marker-style-name="T20"><text:span text:style-name="T7"/></text:p>
      <text:p text:style-name="P1" loext:marker-style-name="T20"><text:span text:style-name="T9"><text:tab/>25 июля</text:span><text:span text:style-name="T10"> 202</text:span><text:span text:style-name="T9">5</text:span><text:span text:style-name="T7"> года в администрации муниципального образования Кореновский </text:span><text:span text:style-name="T9">муниципальный </text:span><text:span text:style-name="T7">район </text:span><text:span text:style-name="T9">Краснодарского края </text:span><text:span text:style-name="T7">состоялось заседание комиссии по соблюдению требований к служебному</text:span><text:span text:style-name="T19"> </text:span><text:span text:style-name="T7">поведению </text:span><text:span text:style-name="T8">руководителя </text:span><text:span text:style-name="T7">муниципального </text:span><text:span text:style-name="T8">учреждения муниципального образования </text:span><text:span text:style-name="T7"><text:s/>Кореновский район и урегулированию конфликта интересов, на котором рассматривал</text:span><text:span text:style-name="T8">о</text:span><text:span text:style-name="T7">сь уведомлени</text:span><text:span text:style-name="T8">е</text:span><text:span text:style-name="T7"> о возник</text:span><text:span text:style-name="T11">новении</text:span><text:span text:style-name="T8"> личной заинтересованности при исполнении должностных обязанностей, которая приводит или может привести к конфликту интересов</text:span><text:span text:style-name="T7">.</text:span></text:p>
      <text:p text:style-name="P1" loext:marker-style-name="T20"><text:span text:style-name="T7"/></text:p>
      <text:p text:style-name="P1" loext:marker-style-name="T20"><text:span text:style-name="T7"><text:tab/></text:span><text:span text:style-name="T9">29 августа</text:span><text:span text:style-name="T10"> 202</text:span><text:span text:style-name="T9">5</text:span><text:span text:style-name="T7"> года в администрации муниципального образования Кореновский </text:span><text:span text:style-name="T9">муниципальный </text:span><text:span text:style-name="T7">район </text:span><text:span text:style-name="T9">Краснодарского края </text:span><text:span text:style-name="T7">состоялось заседание комиссии по соблюдению требований к служебному</text:span><text:span text:style-name="T19"> </text:span><text:span text:style-name="T7">поведению </text:span><text:span text:style-name="T8">руководител</text:span><text:span text:style-name="T12">ей</text:span><text:span text:style-name="T8"> </text:span><text:span text:style-name="T7">муниципальн</text:span><text:span text:style-name="T11">ых</text:span><text:span text:style-name="T7"> </text:span><text:span text:style-name="T8">учреждени</text:span><text:span text:style-name="T11">й</text:span><text:span text:style-name="T8"> муниципального образования </text:span><text:span text:style-name="T7"><text:s/>Кореновский район и урегулированию конфликта интересов, на котором рассматривалс</text:span><text:span text:style-name="T9">я доклад о выполненных за текущий период 2025 года мероприятиях, направленных на выявление личной заинтересованности лиц, участвующих в закупочной деятельности товаров, работ и услуг для обеспечения муниципальных нужд.</text:span></text:p>
      <text:p text:style-name="P1" loext:marker-style-name="T20"><text:span text:style-name="T9"/></text:p>
      <text:p text:style-name="P3" loext:marker-style-name="T20"><text:span text:style-name="T27"><text:tab/>05 ноября</text:span><text:span text:style-name="T28"> 202</text:span><text:span text:style-name="T27">5</text:span><text:span text:style-name="T29"> года в администрации муниципального образования Кореновский </text:span><text:span text:style-name="T27">муниципальный </text:span><text:span text:style-name="T29">район </text:span><text:span text:style-name="T27">Краснодарского края </text:span><text:span text:style-name="T29">состоялось заседание комиссии по соблюдению требований к служебному</text:span><text:span text:style-name="T32"> </text:span><text:span text:style-name="T29">поведению </text:span><text:span text:style-name="T30">руководите</text:span><text:span text:style-name="T31">лей</text:span><text:span text:style-name="T30"> </text:span><text:span text:style-name="T29">муниципальн</text:span><text:span text:style-name="T31">ых</text:span><text:span text:style-name="T29"> </text:span><text:span text:style-name="T30">учреждени</text:span><text:span text:style-name="T31">й</text:span><text:span text:style-name="T30"> муниципального образования </text:span><text:span text:style-name="T29"><text:s/>Кореновский район и урегулированию конфликта интересов, на котором рассматривал</text:span><text:span text:style-name="T30">о</text:span><text:span text:style-name="T29">сь уведомлени</text:span><text:span text:style-name="T30">е</text:span><text:span text:style-name="T29"> о</text:span><text:span text:style-name="T34"> возникновении личной</text:span><text:span text:style-name="T30"> заинтересованности при исполнении должностных обязанностей, которая приводит или может привести к конфликту интересов</text:span><text:span text:style-name="T29">.</text:span></text:p>
      <text:p text:style-name="P2" loext:marker-style-name="T20"><text:span text:style-name="T22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ourier New CYR" svg:font-family="'Courier New CYR'" style:font-family-generic="modern"/>
    <style:font-face style:name="Courier New CYR1" svg:font-family="'Courier New CYR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Default_20_Paragraph_20_Font" style:display-name="Default Paragraph Font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773cm" fo:margin-right="0.998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editing-duration>PT2H52M33S</meta:editing-duration>
    <meta:editing-cycles>8</meta:editing-cycles>
    <meta:generator>LibreOffice/7.5.4.2$Windows_X86_64 LibreOffice_project/36ccfdc35048b057fd9854c757a8b67ec53977b6</meta:generator>
    <dc:date>2026-07-28T10:07:20.205000000</dc:date>
    <meta:document-statistic meta:table-count="0" meta:image-count="0" meta:object-count="0" meta:page-count="1" meta:paragraph-count="5" meta:word-count="280" meta:character-count="2556" meta:non-whitespace-character-count="2272"/>
  </office:meta>
</office:document-meta>
</file>